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6FE000002D0671D3545.png"/>
  <manifest:file-entry manifest:media-type="image/png" manifest:full-path="Pictures/10000201000005E1000002D7E99CBC1E.png"/>
  <manifest:file-entry manifest:media-type="image/png" manifest:full-path="Pictures/10000201000006DD000002B515DEB877.png"/>
  <manifest:file-entry manifest:media-type="image/png" manifest:full-path="Pictures/1000020100000773000002E4D53807E3.png"/>
  <manifest:file-entry manifest:media-type="image/png" manifest:full-path="Pictures/10000201000004E80000033E998DB65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8.5cm" style:rel-column-width="32767*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B1" style:family="table-cell">
      <style:table-cell-properties fo:padding="0.097cm" fo:border="0.002cm solid #000000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size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2pt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justify" draw:textarea-vertical-align="middle" draw:auto-grow-height="false" fo:min-height="0cm" fo:min-width="0cm" fo:wrap-option="no-wrap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T1">Prospection d'une mise à l'eau pour une sortie mer à la pointe du Bile, commune de Pesnestin.</text:span></text:p>
      <text:p text:style-name="Standard"/>
      <text:p text:style-name="Standard">Meilleur choix : à partir d'une cale près du « Parking du Bile » (Nom connu de Google Maps)</text:p>
      <text:p text:style-name="Standard">Cela pourrait être une sortie à la journée, car il faudrait mettre à l'eau au plus tard 2 à 3h après la marée haute (ensuite la cale est hors d'eau), et revenir à la marée montante (une fois que la cale est recouverte)</text:p>
      <text:p text:style-name="Standard">Autre point à signaler : à marée basse, les piquets des parc à moules sont découverts.</text:p>
      <text:p text:style-name="Standard"><draw:frame draw:style-name="fr1" draw:name="graphics1" text:anchor-type="paragraph" svg:width="17cm" svg:height="6.705cm" draw:z-index="0"><draw:image xlink:href="Pictures/10000201000006DD000002B515DEB877.png" xlink:type="simple" xlink:show="embed" xlink:actuate="onLoad"/></draw:frame><draw:custom-shape text:anchor-type="paragraph" draw:z-index="2" draw:style-name="gr1" draw:text-style-name="P1" svg:width="4.499cm" svg:height="0.632cm" svg:x="3.304cm" svg:y="0cm"><text:p text:style-name="P1">Parking du Bile</text:p><draw:enhanced-geometry svg:viewBox="0 0 21600 21600" draw:text-areas="800 800 20800 20800" draw:type="round-rectangular-callout" draw:modifiers="27256.1348490788 124064.623955432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text:anchor-type="paragraph" draw:z-index="1" draw:style-name="gr1" draw:text-style-name="P1" svg:width="4.282cm" svg:height="0.916cm" svg:x="2.078cm" svg:y="3.156cm"><text:p text:style-name="P1">Cale de mise à l'eau</text:p><draw:enhanced-geometry svg:viewBox="0 0 21600 21600" draw:text-areas="800 800 20800 20800" draw:type="round-rectangular-callout" draw:modifiers="28761.449752883 34061.5384615385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p>
      <text:p text:style-name="Standard"><draw:frame draw:style-name="fr2" draw:name="graphics2" text:anchor-type="paragraph" svg:width="17cm" svg:height="8.211cm" draw:z-index="3"><draw:image xlink:href="Pictures/10000201000005E1000002D7E99CBC1E.png" xlink:type="simple" xlink:show="embed" xlink:actuate="onLoad"/></draw:frame><draw:custom-shape text:anchor-type="paragraph" draw:z-index="4" draw:style-name="gr1" draw:text-style-name="P2" svg:width="4.294cm" svg:height="0.821cm" svg:x="12.709cm" svg:y="0.335cm"><text:p text:style-name="P2"><text:span text:style-name="T2">Autre parking possible</text:span></text:p><draw:enhanced-geometry svg:viewBox="0 0 21600 21600" draw:text-areas="800 800 20800 20800" draw:type="round-rectangular-callout" draw:modifiers="-2173.30595482546 32909.8712446352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text:anchor-type="paragraph" draw:z-index="5" draw:style-name="gr1" draw:text-style-name="P1" svg:width="3.44cm" svg:height="0.939cm" svg:x="4.337cm" svg:y="3.533cm"><text:p text:style-name="P1">Mise à l'eau</text:p><draw:enhanced-geometry svg:viewBox="0 0 21600 21600" draw:text-areas="800 800 20800 20800" draw:type="round-rectangular-callout" draw:modifiers="33678.7288569964 29867.1669793621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Autre parking possible à 600m en voiture (2mn) </text:p>
      <text:p text:style-name="Standard"/>
      <text:p text:style-name="Standard">A vérifier s'il y a une taxe pour l'utilisation de la cale !</text:p>
      <text:p text:style-name="Standard">Parc à moule à passer avant que la marée ne soit trop basse.<draw:frame draw:style-name="fr3" draw:name="graphics4" text:anchor-type="char" svg:x="0.09cm" svg:y="0.011cm" svg:width="9.518cm" svg:height="4.454cm" draw:z-index="12"><draw:image xlink:href="Pictures/10000201000004E80000033E998DB65A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>L'objectif pour le pique-nique pourrait être la plage de la « Mine d'or » en sa partie Sud.</text:p>
      <text:p text:style-name="Standard"><draw:frame draw:style-name="fr2" draw:name="graphics3" text:anchor-type="paragraph" svg:width="17cm" svg:height="6.837cm" draw:z-index="6"><draw:image xlink:href="Pictures/10000201000006FE000002D0671D3545.png" xlink:type="simple" xlink:show="embed" xlink:actuate="onLoad"/></draw:frame><draw:custom-shape text:anchor-type="paragraph" draw:z-index="7" draw:style-name="gr1" draw:text-style-name="P1" svg:width="4.499cm" svg:height="1.227cm" svg:x="9.751cm" svg:y="0.288cm"><text:p text:style-name="P1">Toilettes publiques</text:p><text:p text:style-name="P1">Parking pour intendance</text:p><draw:enhanced-geometry svg:viewBox="0 0 21600 21600" draw:text-areas="800 800 20800 20800" draw:type="round-rectangular-callout" draw:modifiers="-6003.29282634261 29234.4827586207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Toilettes + Parking pour l'intendance.</text:p>
      <text:p text:style-name="Standard"/>
      <text:p text:style-name="Standard">Entre ces deux points, l'océan est vaste pour naviguer...</text:p>
      <text:p text:style-name="Standard"/>
      <text:p text:style-name="Standard">2ème choix possible.</text:p>
      <text:p text:style-name="Standard"><draw:frame draw:style-name="fr1" draw:name="graphics5" text:anchor-type="paragraph" svg:width="17cm" svg:height="6.595cm" draw:z-index="8"><draw:image xlink:href="Pictures/1000020100000773000002E4D53807E3.png" xlink:type="simple" xlink:show="embed" xlink:actuate="onLoad"/></draw:frame><draw:custom-shape text:anchor-type="paragraph" draw:z-index="9" draw:style-name="gr1" draw:text-style-name="P1" svg:width="4.786cm" svg:height="1.733cm" svg:x="12.95cm" svg:y="1.152cm"><text:p text:style-name="P1">2ème choix Cale du</text:p><text:p text:style-name="P1">« Parking des Tamalous. »</text:p><draw:enhanced-geometry svg:viewBox="0 0 21600 21600" draw:text-areas="800 800 20800 20800" draw:type="round-rectangular-callout" draw:modifiers="-1949.88946204864 -6284.43540183113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text:anchor-type="paragraph" draw:z-index="10" draw:style-name="gr1" draw:text-style-name="P1" svg:width="3.343cm" svg:height="1.276cm" svg:x="0cm" svg:y="3.196cm"><text:p text:style-name="P1">1er choix : Cale du</text:p><text:p text:style-name="P1">« Parking du Bile »</text:p><draw:enhanced-geometry svg:viewBox="0 0 21600 21600" draw:text-areas="800 800 20800 20800" draw:type="round-rectangular-callout" draw:modifiers="28344.3037974684 28521.546961326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text:anchor-type="paragraph" draw:z-index="11" draw:style-name="gr1" draw:text-style-name="P1" svg:width="3.151cm" svg:height="0.602cm" svg:x="9.077cm" svg:y="2.547cm"><text:p text:style-name="P1">Parking possible</text:p><draw:enhanced-geometry svg:viewBox="0 0 21600 21600" draw:text-areas="800 800 20800 20800" draw:type="round-rectangular-callout" draw:modifiers="-14335.534415221 -48189.4736842105" draw:enhanced-path="M 3590 0 X 0 3590 L ?f2 ?f3 0 8970 0 12630 ?f4 ?f5 0 18010 Y 3590 21600 L ?f6 ?f7 8970 21600 12630 21600 ?f8 ?f9 18010 21600 X 21600 18010 L ?f10 ?f11 21600 12630 21600 8970 ?f12 ?f13 21600 3590 Y 18010 0 L ?f14 ?f15 12630 0 8970 0 ?f16 ?f17 Z N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p>
      <table:table table:name="Table1" table:style-name="Table1">
        <table:table-column table:style-name="Table1.A" table:number-columns-repeated="2"/>
        <table:table-row>
          <table:table-cell table:style-name="Table1.A1" office:value-type="string">
            <text:p text:style-name="Standard">Samedi 17 octobre 2026</text:p>
            <text:p text:style-name="Standard">Marée basse 03h13 2.20m </text:p>
            <text:p text:style-name="Standard">Marée haute 08h12 4.38m </text:p>
            <text:p text:style-name="Standard">Coef 43 </text:p>
            <text:p text:style-name="Standard">Marée basse 15h39 2.24m </text:p>
            <text:p text:style-name="Standard">Marée haute 20h24 4.05m </text:p>
            <text:p text:style-name="Standard">Coef 37</text:p>
          </table:table-cell>
          <table:table-cell table:style-name="Table1.B1" office:value-type="string">
            <text:p text:style-name="Standard">Dimanche 18 octobre 2026</text:p>
            <text:p text:style-name="Standard">Marée basse 04h04 2.50m </text:p>
            <text:p text:style-name="Standard">Marée haute 09h03 4.08m </text:p>
            <text:p text:style-name="Standard">32 </text:p>
            <text:p text:style-name="Standard">Marée basse 16h37 2.50m </text:p>
            <text:p text:style-name="Standard">Marée haute 21h29 3.75m </text:p>
            <text:p text:style-name="Standard">28</text:p>
          </table:table-cell>
        </table:table-row>
        <table:table-row>
          <table:table-cell table:style-name="Table1.A2" office:value-type="string">
            <text:p text:style-name="Standard">Samedi 31 Octobre 2026</text:p>
            <text:p text:style-name="Standard">Marée basse 01h47 1.37m </text:p>
            <text:p text:style-name="Standard">Marée haute 06h59 4.93m </text:p>
            <text:p text:style-name="Standard">Coef 69 </text:p>
            <text:p text:style-name="Standard">Marée basse 14h23 1.41m </text:p>
            <text:p text:style-name="Standard">Marée haute 19h36 4.48m </text:p>
            <text:p text:style-name="Standard">Coef 62</text:p>
          </table:table-cell>
          <table:table-cell table:style-name="Table1.B2" office:value-type="string">
            <text:p text:style-name="Standard">Dimanche 1 novembre 2026</text:p>
            <text:p text:style-name="Standard">Marée basse 02h45 1.70m </text:p>
            <text:p text:style-name="Standard">Marée haute 07h54 4.58m </text:p>
            <text:p text:style-name="Standard">Coef 56 </text:p>
            <text:p text:style-name="Standard">Marée basse 15h28 1.70m </text:p>
            <text:p text:style-name="Standard">Marée haute 22h31 4.24m </text:p>
            <text:p text:style-name="Standard">Coef 51</text:p>
          </table:table-cell>
        </table:table-row>
      </table:table>
      <text:p text:style-name="Standard">Type d'horaires de marée qu'il nous faudrait ? A peaufiner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rnard LEPAGE</meta:initial-creator>
    <meta:creation-date>2026-09-06T21:05:10.42</meta:creation-date>
    <dc:date>2026-09-07T14:24:22.24</dc:date>
    <dc:creator>Bernard LEPAGE</dc:creator>
    <meta:editing-duration>PT17H19M7S</meta:editing-duration>
    <meta:editing-cycles>11</meta:editing-cycles>
    <meta:generator>OpenOffice/4.1.16$Win32 OpenOffice.org_project/4116m3$Build-9816</meta:generator>
    <meta:document-statistic meta:table-count="1" meta:image-count="5" meta:object-count="0" meta:page-count="2" meta:paragraph-count="40" meta:word-count="268" meta:character-count="1446"/>
  </office:meta>
</office:document-meta>
</file>